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3230000007DB912296F.jpg"/>
  <manifest:file-entry manifest:media-type="image/jpeg" manifest:full-path="Pictures/10000000000009EE00000250E7F31C54.jpg"/>
  <manifest:file-entry manifest:media-type="image/jpeg" manifest:full-path="Pictures/100000000000042B000000A1266E21BD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Mangal" svg:font-family="Mangal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OpenSymbol" svg:font-family="OpenSymbol" style:font-family-generic="roman" style:font-pitch="variable"/>
    <style:font-face style:name="Roboto" svg:font-family="Roboto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Roboto1" svg:font-family="Roboto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 style:master-page-name="Standard">
      <style:table-properties style:width="20.565cm" fo:margin-left="-0.032cm" fo:margin-top="0cm" fo:margin-bottom="0cm" style:page-number="auto" table:align="left" style:writing-mode="lr-tb"/>
    </style:style>
    <style:style style:name="Tabela1.A" style:family="table-column">
      <style:table-column-properties style:column-width="4.44cm"/>
    </style:style>
    <style:style style:name="Tabela1.B" style:family="table-column">
      <style:table-column-properties style:column-width="16.124cm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Tabela1.B1" style:family="table-cell">
      <style:table-cell-properties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1.8" style:family="table-row">
      <style:table-row-properties style:min-row-height="0.776cm" style:keep-together="true" fo:keep-together="auto"/>
    </style:style>
    <style:style style:name="Tabela1.9" style:family="table-row">
      <style:table-row-properties style:min-row-height="3.373cm" style:keep-together="true" fo:keep-together="auto"/>
    </style:style>
    <style:style style:name="Tabela1.10" style:family="table-row">
      <style:table-row-properties style:min-row-height="0.635cm" style:keep-together="true" fo:keep-together="auto"/>
    </style:style>
    <style:style style:name="Tabela1.12" style:family="table-row">
      <style:table-row-properties style:min-row-height="0.404cm" style:keep-together="true" fo:keep-together="auto"/>
    </style:style>
    <style:style style:name="Tabela1.A12" style:family="table-cell">
      <style:table-cell-properties fo:background-color="#ffffff" fo:padding-left="0.191cm" fo:padding-right="0.191cm" fo:padding-top="0cm" fo:padding-bottom="0cm" fo:border-left="0.018cm solid #000001" fo:border-right="none" fo:border-top="none" fo:border-bottom="0.018cm solid #000001">
        <style:background-image/>
      </style:table-cell-properties>
    </style:style>
    <style:style style:name="Tabela1.B12" style:family="table-cell">
      <style:table-cell-properties fo:background-color="#ffffff" fo:padding-left="0.191cm" fo:padding-right="0.191cm" fo:padding-top="0cm" fo:padding-bottom="0cm" fo:border-left="0.018cm solid #000001" fo:border-right="0.018cm solid #000001" fo:border-top="none" fo:border-bottom="0.018cm solid #000001">
        <style:background-image/>
      </style:table-cell-properties>
    </style:style>
    <style:style style:name="Tabela1.A17" style:family="table-cell">
      <style:table-cell-properties fo:background-color="#ffffff" fo:padding-left="0.191cm" fo:padding-right="0.191cm" fo:padding-top="0cm" fo:padding-bottom="0cm" fo:border-left="0.018cm solid #000001" fo:border-right="none" fo:border-top="none" fo:border-bottom="none">
        <style:background-image/>
      </style:table-cell-properties>
    </style:style>
    <style:style style:name="Tabela1.B17" style:family="table-cell">
      <style:table-cell-properties fo:background-color="#ffffff" fo:padding-left="0.191cm" fo:padding-right="0.191cm" fo:padding-top="0cm" fo:padding-bottom="0cm" fo:border-left="0.018cm solid #000001" fo:border-right="0.018cm solid #000001" fo:border-top="none" fo:border-bottom="none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-complex="Times New Roman1"/>
    </style:style>
    <style:style style:name="P3" style:family="paragraph" style:parent-style-name="No_20_Spacing">
      <style:paragraph-properties fo:text-align="justify" style:justify-single-word="false"/>
    </style:style>
    <style:style style:name="P4" style:family="paragraph" style:parent-style-name="No_20_Spacing">
      <style:text-properties style:font-name="Times New Roman" style:font-name-complex="Times New Roman1"/>
    </style:style>
    <style:style style:name="P5" style:family="paragraph" style:parent-style-name="No_20_Spacing">
      <style:text-properties style:font-name="Times New Roman" fo:font-weight="bold" style:font-weight-asian="bold" style:font-name-complex="Times New Roman1"/>
    </style:style>
    <style:style style:name="P6" style:family="paragraph" style:parent-style-name="No_20_Spacing"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P7" style:family="paragraph" style:parent-style-name="No_20_Spacing">
      <style:paragraph-properties fo:text-align="center" style:justify-single-word="false"/>
    </style:style>
    <style:style style:name="P8" style:family="paragraph" style:parent-style-name="No_20_Spacing">
      <style:text-properties fo:color="#0070c0" style:font-name="Times New Roman" fo:font-weight="bold" style:font-weight-asian="bold" style:font-name-complex="Times New Roman1"/>
    </style:style>
    <style:style style:name="P9" style:family="paragraph" style:parent-style-name="Default">
      <style:text-properties fo:language="en" fo:country="US"/>
    </style:style>
    <style:style style:name="P10" style:family="paragraph" style:parent-style-name="Footer">
      <style:paragraph-properties fo:text-align="center" style:justify-single-word="false"/>
    </style:style>
    <style:style style:name="P11" style:family="paragraph" style:parent-style-name="Header">
      <style:paragraph-properties fo:text-align="center" style:justify-single-word="false">
        <style:tab-stops>
          <style:tab-stop style:position="8.065cm"/>
          <style:tab-stop style:position="10.126cm" style:type="center"/>
        </style:tab-stops>
      </style:paragraph-properties>
    </style:style>
    <style:style style:name="P12" style:family="paragraph">
      <style:paragraph-properties fo:text-align="center"/>
      <style:text-properties fo:font-size="18pt"/>
    </style:style>
    <style:style style:name="T1" style:family="text">
      <style:text-properties style:font-name="Times New Roman" style:font-name-complex="Times New Roman1"/>
    </style:style>
    <style:style style:name="T2" style:family="text">
      <style:text-properties style:font-name="Times New Roman" fo:font-size="12pt" style:font-size-asian="12pt" style:font-name-complex="Times New Roman1" style:font-size-complex="12pt"/>
    </style:style>
    <style:style style:name="T3" style:family="text"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T4" style:family="text">
      <style:text-properties style:font-name="Times New Roman" fo:font-weight="bold" style:font-weight-asian="bold" style:font-name-complex="Times New Roman1"/>
    </style:style>
    <style:style style:name="T5" style:family="text">
      <style:text-properties style:font-name-complex="Times New Roman1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color="#0070c0" style:font-name="Times New Roman" fo:font-weight="bold" style:font-weight-asian="bold" style:font-name-complex="Times New Roman1"/>
    </style:style>
    <style:style style:name="T8" style:family="text">
      <style:text-properties fo:font-size="11pt" style:font-size-asian="11pt" style:font-size-complex="11pt"/>
    </style:style>
    <style:style style:name="T9" style:family="text">
      <style:text-properties fo:font-size="11pt" style:font-name-asian="Calibri1" style:font-size-asian="11pt" style:font-size-complex="11pt"/>
    </style:style>
    <style:style style:name="T10" style:family="text">
      <style:text-properties fo:font-size="11pt" fo:font-weight="bold" style:font-name-asian="Calibri1" style:font-size-asian="11pt" style:font-weight-asian="bold" style:font-size-complex="11pt" style:font-weight-complex="bold"/>
    </style:style>
    <style:style style:name="T11" style:family="text">
      <style:text-properties fo:font-size="11pt" fo:language="en" fo:country="US" style:font-name-asian="Calibri1" style:font-size-asian="11pt" style:font-size-complex="11pt"/>
    </style:style>
    <style:style style:name="T12" style:family="text">
      <style:text-properties fo:font-size="11pt" fo:language="en" fo:country="US" fo:font-weight="bold" style:font-name-asian="Calibri1" style:font-size-asian="11pt" style:font-weight-asian="bold" style:font-size-complex="11pt" style:font-weight-complex="bold"/>
    </style:style>
    <style:style style:name="T13" style:family="text">
      <style:text-properties fo:color="#1a1a1a" style:font-name="Roboto" fo:font-size="10.5pt" style:font-size-asian="10.5pt" style:font-name-complex="Roboto1"/>
    </style:style>
    <style:style style:name="T14" style:family="text">
      <style:text-properties fo:language="en" fo:country="US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width="0cm" draw:fill="solid" draw:fill-color="#ffffff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1" draw:style-name="gr1" draw:text-style-name="P12" svg:width="12.332cm" svg:height="1.863cm" svg:x="0cm" svg:y="0cm">
        <draw:image xlink:href="Pictures/100000000000042B000000A1266E21BD.jpg" xlink:type="simple" xlink:show="embed" xlink:actuate="onLoad">
          <text:p/>
        </draw:image>
      </draw:frame>
      <draw:frame text:anchor-type="page" text:anchor-page-number="0" draw:z-index="2" draw:name="Picture 5" draw:style-name="gr1" draw:text-style-name="P12" svg:width="20.483cm" svg:height="4.774cm" svg:x="0cm" svg:y="0cm">
        <draw:image xlink:href="Pictures/10000000000009EE00000250E7F31C54.jpg" xlink:type="simple" xlink:show="embed" xlink:actuate="onLoad">
          <text:p/>
        </draw:image>
      </draw:frame>
      <draw:frame text:anchor-type="page" text:anchor-page-number="0" draw:z-index="4" draw:name="Picture 3" draw:style-name="gr2" draw:text-style-name="P12" svg:width="20.39cm" svg:height="3.174cm" svg:x="0cm" svg:y="0cm">
        <draw:image xlink:href="Pictures/10000000000003230000007DB912296F.jpg" xlink:type="simple" xlink:show="embed" xlink:actuate="onLoad">
          <text:p/>
        </draw:image>
      </draw:frame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3"><text:span text:style-name="T3">Organizator</text:span></text:p>
          </table:table-cell>
          <table:table-cell table:style-name="Tabela1.B1" office:value-type="string">
            <text:p text:style-name="No_20_Spacing"><text:span text:style-name="T1">Uczniowski Klub Sportowy „ Orkan-Judo”</text:span></text:p>
            <text:p text:style-name="No_20_Spacing"><text:span text:style-name="T1">Warszawsko-Mazowiecki Związek Judo </text:span></text:p>
            <text:p text:style-name="P4"/>
            <text:p text:style-name="P7"><draw:frame draw:style-name="fr1" text:anchor-type="as-char" svg:width="12.171cm" svg:height="1.84cm" draw:z-index="1"><draw:image xlink:href="Pictures/100000000000042B000000A1266E21BD.jpg" xlink:type="simple" xlink:show="embed" xlink:actuate="onLoad"/></draw:frame></text:p>
            <text:p text:style-name="P7"/>
          </table:table-cell>
        </table:table-row>
        <table:table-row table:style-name="Tabela1.1">
          <table:table-cell table:style-name="Tabela1.A1" office:value-type="string">
            <text:p text:style-name="No_20_Spacing"><text:span text:style-name="T3">Termin</text:span></text:p>
          </table:table-cell>
          <table:table-cell table:style-name="Tabela1.B1" office:value-type="string">
            <text:p text:style-name="No_20_Spacing"><text:span text:style-name="T7">17.09. 2023 r </text:span></text:p>
            <text:p text:style-name="P8"/>
          </table:table-cell>
        </table:table-row>
        <table:table-row table:style-name="Tabela1.1">
          <table:table-cell table:style-name="Tabela1.A1" office:value-type="string">
            <text:p text:style-name="No_20_Spacing"><text:span text:style-name="T3">Miejsce zawodów </text:span></text:p>
          </table:table-cell>
          <table:table-cell table:style-name="Tabela1.B1" office:value-type="string">
            <text:p text:style-name="No_20_Spacing"><text:span text:style-name="T1">Hala Sportowa Szkoły Podstawowej nr 6</text:span></text:p>
            <text:p text:style-name="No_20_Spacing"><text:span text:style-name="T1">Sochaczew, ul. Staszica 106</text:span></text:p>
            <text:p text:style-name="P4"/>
          </table:table-cell>
        </table:table-row>
        <table:table-row table:style-name="Tabela1.1">
          <table:table-cell table:style-name="Tabela1.A1" office:value-type="string">
            <text:p text:style-name="No_20_Spacing"><text:span text:style-name="T3">Biuro zawodów</text:span></text:p>
          </table:table-cell>
          <table:table-cell table:style-name="Tabela1.B1" office:value-type="string">
            <text:p text:style-name="No_20_Spacing"><text:span text:style-name="T1">Hala Sportowa Szkoły Podstawowej nr 6</text:span></text:p>
            <text:p text:style-name="No_20_Spacing"><text:span text:style-name="T1">Sochaczew, ul. Staszica 106</text:span></text:p>
            <text:p text:style-name="No_20_Spacing"><text:span text:style-name="T1">Kierownik zawodów Maciej Cichocki</text:span></text:p>
            <text:p text:style-name="No_20_Spacing"><text:span text:style-name="T1">Tel. 788 806 153</text:span></text:p>
          </table:table-cell>
        </table:table-row>
        <table:table-row table:style-name="Tabela1.1">
          <table:table-cell table:style-name="Tabela1.A1" office:value-type="string">
            <text:p text:style-name="No_20_Spacing"><text:span text:style-name="T3">Zasady walki </text:span></text:p>
          </table:table-cell>
          <table:table-cell table:style-name="Tabela1.B1" office:value-type="string">
            <text:p text:style-name="Default"><text:span text:style-name="T8">Zawody zostaną przeprowadzone zgodnie z obowiązującymi przepisami na 4 matach</text:span></text:p>
            <text:p text:style-name="Default"><text:span text:style-name="T8">System walk: </text:span></text:p>
            <text:p text:style-name="Default"><text:span text:style-name="T8">2 zawodników - do dwóch wygranych, </text:span></text:p>
            <text:p text:style-name="Default"><text:span text:style-name="T8">3-5 zawodników - każdy z każdym, </text:span></text:p>
            <text:p text:style-name="Default"><text:span text:style-name="T8">6-8 zawodników - <text:s/>brukselski,</text:span></text:p>
            <text:p text:style-name="Default"><text:span text:style-name="T8">powyżej 8 system francuski z podwójnym repasażem. </text:span></text:p>
          </table:table-cell>
        </table:table-row>
        <table:table-row table:style-name="Tabela1.1">
          <table:table-cell table:style-name="Tabela1.A1" office:value-type="string">
            <text:p text:style-name="No_20_Spacing"><text:span text:style-name="T3">Czas walki</text:span></text:p>
          </table:table-cell>
          <table:table-cell table:style-name="Tabela1.B1" office:value-type="string">
            <text:p text:style-name="No_20_Spacing"><text:span text:style-name="T1">U11 i U13 – 2 minuty </text:span></text:p>
          </table:table-cell>
        </table:table-row>
        <table:table-row table:style-name="Tabela1.1">
          <table:table-cell table:style-name="Tabela1.A1" office:value-type="string">
            <text:p text:style-name="No_20_Spacing"><text:span text:style-name="T3">Maty</text:span></text:p>
          </table:table-cell>
          <table:table-cell table:style-name="Tabela1.B1" office:value-type="string">
            <text:p text:style-name="No_20_Spacing"><text:span text:style-name="T1">Zawody rozgrywane na 4 matach</text:span></text:p>
          </table:table-cell>
        </table:table-row>
        <table:table-row table:style-name="Tabela1.8">
          <table:table-cell table:style-name="Tabela1.A1" office:value-type="string">
            <text:p text:style-name="No_20_Spacing"><text:span text:style-name="T3">Sędziowie</text:span></text:p>
          </table:table-cell>
          <table:table-cell table:style-name="Tabela1.B1" office:value-type="string">
            <text:p text:style-name="No_20_Spacing"><text:span text:style-name="T1">1 sędzia arbiter</text:span></text:p>
          </table:table-cell>
        </table:table-row>
        <table:table-row table:style-name="Tabela1.9">
          <table:table-cell table:style-name="Tabela1.A1" office:value-type="string">
            <text:p text:style-name="No_20_Spacing"><text:span text:style-name="T3">Kategorie</text:span></text:p>
          </table:table-cell>
          <table:table-cell table:style-name="Tabela1.B1" office:value-type="string">
            <text:p text:style-name="P5"/>
            <text:p text:style-name="No_20_Spacing"><text:span text:style-name="T4">U13-2011-2012 </text:span></text:p>
            <text:p text:style-name="No_20_Spacing"><text:span text:style-name="T4">Dziewczynki</text:span><text:span text:style-name="T1"> <text:s/>31/34/37/40/44/48/52/57/63/+63</text:span></text:p>
            <text:p text:style-name="No_20_Spacing"><text:span text:style-name="T4">Chłopcy</text:span><text:span text:style-name="T1"> 36/39/42/46/50/55/60/66/73/+73</text:span></text:p>
            <text:p text:style-name="P4"/>
            <text:p text:style-name="No_20_Spacing"><text:span text:style-name="T4">U11-2013-2014</text:span></text:p>
            <text:p text:style-name="No_20_Spacing"><text:span text:style-name="T4">Dziewczynki</text:span><text:span text:style-name="T1"> 27/31/34/37/40/44/48/52/+52kg</text:span></text:p>
            <text:p text:style-name="No_20_Spacing"><text:span text:style-name="T4">Chłopcy</text:span><text:span text:style-name="T1"> 27/30/33/36/39/42/46/50/55/+55kg</text:span></text:p>
            <text:p text:style-name="No_20_Spacing"/>
            <text:p text:style-name="No_20_Spacing"><text:span text:style-name="T1">UWAGA : Przypominamy że w tym dniu w Sochaczewie przed turniejem dzieci odbywają się Międzywojewódzkie Mistrzostwa Młodziczek i Młodzików. </text:span></text:p>
          </table:table-cell>
        </table:table-row>
        <table:table-row table:style-name="Tabela1.10">
          <table:table-cell table:style-name="Tabela1.A1" office:value-type="string">
            <text:p text:style-name="No_20_Spacing"><text:span text:style-name="T3">Startowe</text:span></text:p>
          </table:table-cell>
          <table:table-cell table:style-name="Tabela1.B1" office:value-type="string">
            <text:p text:style-name="No_20_Spacing"><text:span text:style-name="T2">Opłata startowa 80 zł, jest możliwość opłaty startowego na konto klubowe </text:span><text:span text:style-name="T13">BS w Sochaczewie</text:span><text:line-break/><text:span text:style-name="T13">54 9283 0006 0000 1382 2000 0010</text:span> </text:p>
            <text:p text:style-name="No_20_Spacing">Potwierdzenie oraz pełną listę zawodników startujących przesyłamy drogą e-mail: <text:a xlink:type="simple" xlink:href="mailto:orkan.judo@onet.eu" text:style-name="Internet_20_link" text:visited-style-name="Visited_20_Internet_20_Link">orkan.judo@onet.eu</text:a> <text:s/>. Nie realizujemy zwrotów za zawodników, którzy się nie stawią na zawody.</text:p>
          </table:table-cell>
        </table:table-row>
        <table:table-row table:style-name="Tabela1.1">
          <table:table-cell table:style-name="Tabela1.A1" office:value-type="string">
            <text:p text:style-name="No_20_Spacing"><text:span text:style-name="T3">Zgłoszenia</text:span></text:p>
          </table:table-cell>
          <table:table-cell table:style-name="Tabela1.B1" office:value-type="string">
            <text:p text:style-name="No_20_Spacing"><text:span text:style-name="T1">Rejestracja przez </text:span><text:a xlink:type="simple" xlink:href="http://www.judostat.pl/" text:style-name="Internet_20_link" text:visited-style-name="Visited_20_Internet_20_Link"><text:span text:style-name="T1">www.judostat.pl</text:span></text:a><text:span text:style-name="T1"> , zgłoszenia do dnia : 08.09.2022 do godz:22:00 , zgłoszenie spóźnione lub w dniu zawodów płatne 100zł. </text:span></text:p>
          </table:table-cell>
        </table:table-row>
        <table:table-row table:style-name="Tabela1.12">
          <table:table-cell table:style-name="Tabela1.A12" office:value-type="string">
            <text:p text:style-name="No_20_Spacing"><text:span text:style-name="T3">Zakwaterowanie</text:span></text:p>
          </table:table-cell>
          <table:table-cell table:style-name="Tabela1.B12" office:value-type="string">
            <text:p text:style-name="Default"><text:span text:style-name="T10">Ośrodek Szkoleniowo-Hotelowy Leśne Zacisze </text:span><text:span text:style-name="T9">ul</text:span><text:span text:style-name="T10">. Lipowa 1, 96-515 Teresin </text:span></text:p>
            <text:p text:style-name="Default"><text:span text:style-name="T10">Rezerwacja: </text:span><text:span text:style-name="T9">Tymorek Damian, tel. 508528917, 468613769 </text:span></text:p>
            <text:p text:style-name="Default"><text:span text:style-name="T11">e-mail. damian.tymorek@gmail.com </text:span></text:p>
            <text:p text:style-name="P9"><text:soft-page-break/></text:p>
            <text:p text:style-name="Default"><text:span text:style-name="T12">Hotel Chopin**** ul. Traugutta 21, 96-500 Sochaczew </text:span></text:p>
            <text:p text:style-name="Default"><text:span text:style-name="T11">tel.: +48 46 862 59 99; 668 340 938 fax: +48 46 862 59 99</text:span></text:p>
            <text:p text:style-name="Default"><text:span text:style-name="T9">e-mail: recepcja@hotelchopin.pl </text:span></text:p>
            <text:p text:style-name="P4"/>
          </table:table-cell>
        </table:table-row>
        <table:table-row table:style-name="Tabela1.1">
          <table:table-cell table:style-name="Tabela1.A1" office:value-type="string">
            <text:p text:style-name="No_20_Spacing"><text:span text:style-name="T3">Program zawodów</text:span></text:p>
          </table:table-cell>
          <table:table-cell table:style-name="Tabela1.B1" office:value-type="string">
            <text:p text:style-name="No_20_Spacing"><text:span text:style-name="T1">Waga rocznika U13: 12:30-13:30</text:span></text:p>
            <text:p text:style-name="No_20_Spacing"><text:span text:style-name="T1">Rozpoczęcie walk U13: około godziny 14:15</text:span></text:p>
            <text:p text:style-name="No_20_Spacing"><text:span text:style-name="T1">Waga rocznika U11: 14:00-15:00 </text:span></text:p>
            <text:p text:style-name="No_20_Spacing"><text:span text:style-name="T1">Rozpoczęcie walk U11: około godziny 16:00</text:span></text:p>
            <text:p text:style-name="No_20_Spacing"><text:span text:style-name="T2">godziny rozpoczęcia walk mogą ulec zmianie.</text:span></text:p>
          </table:table-cell>
        </table:table-row>
        <table:table-row table:style-name="Tabela1.1">
          <table:table-cell table:style-name="Tabela1.A1" office:value-type="string">
            <text:p text:style-name="No_20_Spacing"><text:span text:style-name="T3">Dekoracja</text:span></text:p>
          </table:table-cell>
          <table:table-cell table:style-name="Tabela1.B1" office:value-type="string">
            <text:p text:style-name="No_20_Spacing"><text:span text:style-name="T1">Po zakończeniu każdej kategorii wiekowej.</text:span></text:p>
          </table:table-cell>
        </table:table-row>
        <table:table-row table:style-name="Tabela1.1">
          <table:table-cell table:style-name="Tabela1.A1" office:value-type="string">
            <text:p text:style-name="No_20_Spacing"><text:span text:style-name="T3">Nagrody</text:span></text:p>
          </table:table-cell>
          <table:table-cell table:style-name="Tabela1.B1" office:value-type="string">
            <text:p text:style-name="No_20_Spacing"><text:span text:style-name="T1">I, II, III, miejsce medal i dyplom.</text:span></text:p>
            <text:p text:style-name="No_20_Spacing"><text:span text:style-name="T1">Będzie prowadzona klasyfikacja drużynowa.</text:span></text:p>
            <text:p text:style-name="No_20_Spacing"><text:span text:style-name="T2">Możliwe inne nagrody</text:span><text:span text:style-name="T3"> </text:span><text:span text:style-name="T2">rzeczowe</text:span><text:span text:style-name="T3">.</text:span></text:p>
          </table:table-cell>
        </table:table-row>
        <table:table-row table:style-name="Tabela1.1">
          <table:table-cell table:style-name="Tabela1.A1" office:value-type="string">
            <text:p text:style-name="P6"/>
            <text:p text:style-name="No_20_Spacing"><text:span text:style-name="T4">Inne </text:span></text:p>
            <text:p text:style-name="P6"/>
          </table:table-cell>
          <table:table-cell table:style-name="Tabela1.B1" office:value-type="string">
            <text:p text:style-name="P4"/>
            <text:p text:style-name="No_20_Spacing"><text:span text:style-name="T1">Zwycięzcy klasyfikacji medalowej z ubiegłych lat: </text:span></text:p>
            <text:p text:style-name="No_20_Spacing"><text:span text:style-name="T1">2013- <text:s/>Orkan-Judo Sochaczew</text:span></text:p>
            <text:p text:style-name="No_20_Spacing"><text:span text:style-name="T1">2014- <text:s/>Orkan-Judo Sochaczew</text:span></text:p>
            <text:p text:style-name="No_20_Spacing"><text:span text:style-name="T1">2015- <text:s/>Orkan-Judo Sochaczew</text:span></text:p>
            <text:p text:style-name="No_20_Spacing"><text:span text:style-name="T1">2016 - Kokoro Łódź</text:span></text:p>
            <text:p text:style-name="No_20_Spacing"><text:span text:style-name="T2">2017- </text:span><text:span text:style-name="T1"><text:s/>Orkan-Judo Sochaczew</text:span><text:span text:style-name="T2"> </text:span></text:p>
            <text:p text:style-name="No_20_Spacing"><text:span text:style-name="T2">2018 – Judo – Nadvirna Ukraina</text:span></text:p>
            <text:p text:style-name="No_20_Spacing"><text:span text:style-name="T2">2019- UKJ Judo Lemur </text:span></text:p>
            <text:p text:style-name="No_20_Spacing"><text:span text:style-name="T2">2020- Covid 19</text:span></text:p>
            <text:p text:style-name="No_20_Spacing"><text:span text:style-name="T2">2021- UKJ Judo Lemur</text:span></text:p>
            <text:p text:style-name="No_20_Spacing"><text:span text:style-name="T2">2022- Judo Sensei St. Proboszczewice</text:span></text:p>
            <text:p text:style-name="No_20_Spacing"><text:span text:style-name="T2">2023 -</text:span></text:p>
          </table:table-cell>
        </table:table-row>
        <table:table-row table:style-name="Tabela1.1">
          <table:table-cell table:style-name="Tabela1.A17" office:value-type="string">
            <text:p text:style-name="No_20_Spacing"><text:span text:style-name="T3">Postanowienia końcowe</text:span></text:p>
          </table:table-cell>
          <table:table-cell table:style-name="Tabela1.B17" office:value-type="string">
            <text:p text:style-name="No_20_Spacing"><text:span text:style-name="T1">W zawodach nie ma tolerancji wagowej( +100g na bieliznę osobistą)</text:span></text:p>
            <text:p text:style-name="No_20_Spacing"><text:span text:style-name="T1">Zawodnicy powinni posiadać ważne badania lekarskie oraz być ubezpieczeni.</text:span></text:p>
            <text:p text:style-name="No_20_Spacing"><text:span text:style-name="T1">Organizator <text:s/>nie ponosi odpowiedzialności za zaginione rzeczy oraz wypadki podczas walk i rozgrzewki.</text:span></text:p>
            <text:p text:style-name="No_20_Spacing"><text:span text:style-name="T1">Organizator zastrzega sobie prawo do wykorzystania wizerunków zawodników na materiałach fotograficznych i filmowych.</text:span></text:p>
            <text:p text:style-name="No_20_Spacing"><text:span text:style-name="T1">Zgłoszenie do zawodów jest równoznaczne z akceptacją niniejszego komunikatu.</text:span></text:p>
          </table:table-cell>
        </table:table-row>
        <table:table-row table:style-name="Tabela1.1">
          <table:table-cell table:style-name="Tabela1.A17" office:value-type="string">
            <text:p text:style-name="P6"/>
          </table:table-cell>
          <table:table-cell table:style-name="Tabela1.B17" office:value-type="string">
            <text:p text:style-name="P4"/>
            <text:p text:style-name="P4"/>
          </table:table-cell>
        </table:table-row>
        <table:table-row table:style-name="Tabela1.1">
          <table:table-cell table:style-name="Tabela1.A12" office:value-type="string">
            <text:p text:style-name="P6"/>
          </table:table-cell>
          <table:table-cell table:style-name="Tabela1.B12" office:value-type="string">
            <text:p text:style-name="P1"><text:span text:style-name="T6">„ Zadanie dofinansowane ze środków budżetu Województwa Mazowieckiego''</text:span></text:p>
            <text:p text:style-name="P1"><text:span text:style-name="T6">„ Zadanie współfinansowane ze środków Miasta Sochaczew”</text:span></text:p>
            <text:p text:style-name="P2"/>
          </table:table-cell>
        </table:table-row>
      </table:table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Mangal" svg:font-family="Mangal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OpenSymbol" svg:font-family="OpenSymbol" style:font-family-generic="roman" style:font-pitch="variable"/>
    <style:font-face style:name="Roboto" svg:font-family="Roboto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Roboto1" svg:font-family="Roboto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pl" fo:country="PL" style:font-size-asian="10pt" style:language-asian="pl" style:country-asian="PL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0pt" fo:language="pl" fo:country="PL" style:font-name-asian="Times New Roman1" style:font-size-asian="10pt" style:language-asian="pl" style:country-asian="PL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353cm" fo:line-height="115%" fo:orphans="0" fo:widows="0" fo:hyphenation-ladder-count="no-limit" style:writing-mode="lr-tb"/>
      <style:text-properties style:use-window-font-color="true" style:font-name="Calibri" fo:font-size="12pt" style:letter-kerning="true" style:font-name-asian="SimSun" style:font-size-asian="12pt" style:language-asian="hi" style:country-asian="IN" style:font-name-complex="Arial2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Text_20_body" style:default-outline-level="" style:list-style-name="" style:class="list">
      <style:text-properties style:font-name-complex="Mang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Mangal"/>
    </style:style>
    <style:style style:name="Nagłówek6" style:family="paragraph" style:parent-style-name="Standard" style:default-outline-level="" style:list-style-name="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Lucida Sans" style:font-size-complex="14pt"/>
    </style:style>
    <style:style style:name="Podpis6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" style:font-size-complex="12pt" style:font-style-complex="italic"/>
    </style:style>
    <style:style style:name="Nagłówek5" style:family="paragraph" style:parent-style-name="Standard" style:default-outline-level="" style:list-style-name="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Lucida Sans" style:font-size-complex="14pt"/>
    </style:style>
    <style:style style:name="Podpis5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" style:font-size-complex="12pt" style:font-style-complex="italic"/>
    </style:style>
    <style:style style:name="Nagłówek4" style:family="paragraph" style:parent-style-name="Standard" style:default-outline-level="" style:list-style-name="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Lucida Sans" style:font-size-complex="14pt"/>
    </style:style>
    <style:style style:name="Podpis4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" style:font-size-complex="12pt" style:font-style-complex="italic"/>
    </style:style>
    <style:style style:name="Nagłówek3" style:family="paragraph" style:parent-style-name="Standard" style:default-outline-level="" style:list-style-name="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Mangal1" style:font-size-complex="14pt"/>
    </style:style>
    <style:style style:name="Podpis3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Nagłówek2" style:family="paragraph" style:parent-style-name="Standard" style:default-outline-level="" style:list-style-name="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Mangal1" style:font-size-complex="14pt"/>
    </style:style>
    <style:style style:name="Podpis2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Nagłówek1" style:family="paragraph" style:parent-style-name="Standard" style:default-outline-level="" style:list-style-name="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Mangal1" style:font-size-complex="14pt"/>
    </style:style>
    <style:style style:name="Podpis1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No_20_Spacing" style:display-name="No Spacing" style:family="paragraph" style:default-outline-level="" style:list-style-name="">
      <style:paragraph-properties fo:orphans="2" fo:widows="2" fo:hyphenation-ladder-count="no-limit" style:writing-mode="lr-tb"/>
      <style:text-properties style:use-window-font-color="true" style:font-name="Calibri" fo:font-size="11pt" style:font-name-asian="Calibri1" style:font-size-asian="11pt" style:language-asian="ar" style:country-asian="SA" style:font-name-complex="Calibri1" style:font-size-complex="11pt" fo:hyphenate="false" fo:hyphenation-remain-char-count="2" fo:hyphenation-push-char-count="2"/>
    </style:style>
    <style:style style:name="Default" style:family="paragraph" style:parent-style-name="Standard" style:default-outline-level="" style:list-style-name="">
      <style:paragraph-properties fo:margin-top="0cm" fo:margin-bottom="0cm" fo:line-height="100%" fo:orphans="0" fo:widows="0"/>
      <style:text-properties fo:color="#000000" style:font-name="Times New Roman" fo:font-size="12pt" style:letter-kerning="true" style:font-name-asian="Times New Roman1" style:font-size-asian="12pt" style:language-asian="hi" style:country-asian="IN" style:font-name-complex="Times New Roman1" style:font-size-complex="12pt" style:language-complex="hi" style:country-complex="IN"/>
    </style:style>
    <style:style style:name="Table_20_Contents" style:display-name="Table Contents" style:family="paragraph" style:parent-style-name="Standard" style:default-outline-level="" style:list-style-name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list-style-name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_20_Paragraph_20_Font" style:display-name="Default Paragraph Font" style:family="text"/>
    <style:style style:name="WW8Num1z0" style:family="text">
      <style:text-properties style:font-name="OpenSymbol" style:font-name-asian="OpenSymbol1" style:font-name-complex="OpenSymbol1"/>
    </style:style>
    <style:style style:name="Domyślna_20_czcionka_20_akapitu6" style:display-name="Domyślna czcionka akapitu6" style:family="text"/>
    <style:style style:name="Domyślna_20_czcionka_20_akapitu5" style:display-name="Domyślna czcionka akapitu5" style:family="text"/>
    <style:style style:name="Domyślna_20_czcionka_20_akapitu4" style:display-name="Domyślna czcionka akapitu4" style:family="text"/>
    <style:style style:name="Domyślna_20_czcionka_20_akapitu3" style:display-name="Domyślna czcionka akapitu3" style:family="text"/>
    <style:style style:name="Domyślna_20_czcionka_20_akapitu2" style:display-name="Domyślna czcionka akapitu2" style:family="text"/>
    <style:style style:name="Domyślna_20_czcionka_20_akapitu1" style:display-name="Domyślna czcionka akapitu1" style:family="text"/>
    <style:style style:name="Tekst_20_dymka_20_Znak" style:display-name="Tekst dymka Znak" style:family="text">
      <style:text-properties style:font-name="Tahoma" fo:font-size="8pt" style:font-size-asian="8pt" style:font-name-complex="Tahoma1" style:font-size-complex="8pt"/>
    </style:style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agłówek_20_Znak" style:display-name="Nagłówek Znak" style:family="text">
      <style:text-properties style:font-name="Calibri" fo:font-size="11pt" style:font-name-asian="Calibri1" style:font-size-asian="11pt" style:font-name-complex="Calibri1" style:font-size-complex="11pt"/>
    </style:style>
    <style:style style:name="Stopka_20_Znak" style:display-name="Stopka Znak" style:family="text">
      <style:text-properties style:font-name="Calibri" fo:font-size="11pt" style:font-name-asian="Calibri1" style:font-size-asian="11pt" style:font-name-complex="Calibri1" style:font-size-complex="11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>
        <style:tab-stops>
          <style:tab-stop style:position="8.065cm"/>
          <style:tab-stop style:position="10.126cm" style:type="center"/>
        </style:tab-stops>
      </style:paragraph-properties>
    </style:style>
    <style:style style:name="MP2" style:family="paragraph" style:parent-style-name="Footer">
      <style:paragraph-properties fo:text-align="center" style:justify-single-word="false"/>
    </style:style>
    <style:style style:name="M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25cm" fo:margin-bottom="0cm" fo:margin-left="0.25cm" fo:margin-right="0.497cm" style:writing-mode="lr-tb" style:layout-grid-color="#c0c0c0" style:layout-grid-lines="27" style:layout-grid-base-height="0.741cm" style:layout-grid-ruby-height="0.318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501cm" fo:margin-left="0cm" fo:margin-right="0cm" fo:margin-bottom="0.4cm" style:dynamic-spacing="true"/>
      </style:header-style>
      <style:footer-style>
        <style:header-footer-properties fo:min-height="1.501cm" fo:margin-left="0cm" fo:margin-right="0cm" fo:margin-top="1.40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text:anchor-type="as-char" svg:width="20.484cm" svg:height="4.775cm" draw:z-index="3"><draw:image xlink:href="Pictures/10000000000009EE00000250E7F31C54.jpg" xlink:type="simple" xlink:show="embed" xlink:actuate="onLoad"/></draw:frame></text:p>
      </style:header>
      <style:header-left>
        <text:p text:style-name="Header"/>
      </style:header-left>
      <style:footer>
        <text:p text:style-name="MP2"><draw:frame draw:style-name="Mfr1" text:anchor-type="as-char" svg:width="20.391cm" svg:height="3.175cm" draw:z-index="5"><draw:image xlink:href="Pictures/10000000000003230000007DB912296F.jpg" xlink:type="simple" xlink:show="embed" xlink:actuate="onLoad"/></draw:frame></text:p>
      </style:footer>
      <style:footer-left>
        <text:p text:style-name="Standard"/>
      </style:footer-left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Cichocki</meta:initial-creator>
    <dc:creator>Maciek </dc:creator>
    <meta:editing-cycles>4</meta:editing-cycles>
    <meta:print-date>2018-05-22T14:08:00</meta:print-date>
    <meta:creation-date>2023-06-10T10:15:00</meta:creation-date>
    <dc:date>2023-08-23T18:40:37.51</dc:date>
    <meta:editing-duration>PT5S</meta:editing-duration>
    <meta:generator>OpenOffice/4.1.14$Win32 OpenOffice.org_project/4114m1$Build-9811</meta:generator>
    <meta:document-statistic meta:table-count="1" meta:image-count="3" meta:object-count="0" meta:page-count="2" meta:paragraph-count="82" meta:word-count="405" meta:character-count="300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